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儷宋 Std W7" svg:font-family="華康儷宋 Std W7" style:font-family-generic="roman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fo:line-height="0.2847in" fo:margin-left="0.0784in" fo:margin-right="-0.0159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text-position="-6.2% 100%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text-position="-6.2% 100%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text-position="-6.2% 100%" fo:font-size="16pt" style:font-size-asian="16pt" style:font-size-complex="16pt" style:language-asian="zh" style:country-asian="TW"/>
    </style:style>
    <style:style style:name="P5" style:parent-style-name="內文" style:family="paragraph">
      <style:paragraph-properties fo:margin-top="0.0013in" fo:margin-bottom="0in" fo:line-height="0.0138in"/>
      <style:text-properties fo:font-size="1pt" style:font-size-asian="1pt" style:font-size-complex="1pt" style:language-asian="zh" style:country-asian="TW"/>
    </style:style>
    <style:style style:name="TableColumn7" style:family="table-column">
      <style:table-column-properties style:column-width="1.0555in" style:use-optimal-column-width="false"/>
    </style:style>
    <style:style style:name="TableColumn8" style:family="table-column">
      <style:table-column-properties style:column-width="2.3256in" style:use-optimal-column-width="false"/>
    </style:style>
    <style:style style:name="TableColumn9" style:family="table-column">
      <style:table-column-properties style:column-width="0.984in" style:use-optimal-column-width="false"/>
    </style:style>
    <style:style style:name="TableColumn10" style:family="table-column">
      <style:table-column-properties style:column-width="2.5625in" style:use-optimal-column-width="false"/>
    </style:style>
    <style:style style:name="Table6" style:family="table">
      <style:table-properties style:width="6.9277in" fo:margin-left="0in" table:align="center"/>
    </style:style>
    <style:style style:name="TableRow11" style:family="table-row">
      <style:table-row-properties style:row-height="0.2645in" style:use-optimal-row-height="false"/>
    </style:style>
    <style:style style:name="TableCell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start" fo:margin-bottom="0in" fo:line-height="0.2055in"/>
    </style:style>
    <style:style style:name="T14" style:parent-style-name="預設段落字型" style:family="text">
      <style:text-properties style:font-name="標楷體" style:font-name-asian="標楷體" style:font-name-complex="標楷體" style:font-weight-complex="bold" style:text-position="-4.1% 100%" fo:font-size="12pt" style:font-size-asian="12pt" style:font-size-complex="12pt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margin-bottom="0in" fo:line-height="0.2055in">
        <style:tab-stops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 fo:margin-bottom="0in" fo:line-height="0.2055in"/>
    </style:style>
    <style:style style:name="T1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bottom="0in" fo:line-height="100%"/>
    </style:style>
    <style:style style:name="TableRow22" style:family="table-row">
      <style:table-row-properties style:row-height="0.2645in" style:use-optimal-row-height="false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start" fo:margin-bottom="0in" fo:line-height="0.2055in"/>
    </style:style>
    <style:style style:name="T25" style:parent-style-name="預設段落字型" style:family="text">
      <style:text-properties style:font-name="標楷體" style:font-name-asian="標楷體" style:font-name-complex="標楷體" style:font-weight-complex="bold" style:text-position="-4.1% 100%" fo:font-size="12pt" style:font-size-asian="12pt" style:font-size-complex="12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margin-bottom="0in" fo:line-height="0.2055in">
        <style:tab-stops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start" fo:margin-bottom="0in" fo:line-height="0.2055in"/>
      <style:text-properties style:font-name="標楷體" style:font-name-asian="標楷體" style:font-name-complex="標楷體" style:text-position="-4.1% 100%" fo:font-size="12pt" style:font-size-asian="12pt" style:font-size-complex="12pt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bottom="0in" fo:line-height="100%"/>
    </style:style>
    <style:style style:name="TableRow32" style:family="table-row">
      <style:table-row-properties style:row-height="0.2597in" style:use-optimal-row-height="false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start" fo:margin-bottom="0in" fo:line-height="0.2076in"/>
    </style:style>
    <style:style style:name="T35" style:parent-style-name="預設段落字型" style:family="text">
      <style:text-properties style:font-name="標楷體" style:font-name-asian="標楷體" style:font-name-complex="標楷體" style:font-weight-complex="bold" style:text-position="-4.1% 100%" fo:font-size="12pt" style:font-size-asian="12pt" style:font-size-complex="12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bottom="0in" fo:line-height="0.2076in">
        <style:tab-stops>
          <style:tab-stop style:type="left" style:position="1.4027in"/>
          <style:tab-stop style:type="left" style:position="1.9861in"/>
        </style:tab-stops>
      </style:paragraph-properties>
    </style:style>
    <style:style style:name="T3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2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start" fo:margin-bottom="0in" fo:line-height="0.2055in"/>
      <style:text-properties style:font-name="標楷體" style:font-name-asian="標楷體" style:font-name-complex="標楷體" style:text-position="-4.1% 100%" fo:font-size="12pt" style:font-size-asian="12pt" style:font-size-complex="12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Default" style:family="paragraph">
      <style:paragraph-properties fo:text-align="center"/>
    </style:style>
    <style:style style:name="T47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48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49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50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51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52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53" style:parent-style-name="預設段落字型" style:family="text">
      <style:text-properties fo:font-weight="bold" style:font-weight-asian="bold" style:use-window-font-color="true" fo:font-size="9.5pt" style:font-size-asian="9.5pt" style:font-size-complex="9.5pt" style:language-asian="zh" style:country-asian="TW"/>
    </style:style>
    <style:style style:name="TableRow54" style:family="table-row">
      <style:table-row-properties style:row-height="3.2625in" style:use-optimal-row-height="false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start" fo:margin-bottom="0in" fo:line-height="0.2076in"/>
    </style:style>
    <style:style style:name="T57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P58" style:parent-style-name="內文" style:family="paragraph">
      <style:paragraph-properties fo:text-align="start" fo:margin-bottom="0in" fo:line-height="0.2076in"/>
    </style:style>
    <style:style style:name="T59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P60" style:parent-style-name="內文" style:family="paragraph">
      <style:paragraph-properties fo:text-align="start" fo:margin-bottom="0in" fo:line-height="0.2076in"/>
    </style:style>
    <style:style style:name="T61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paragraph-properties fo:margin-bottom="0in" fo:line-height="0.1937in" fo:margin-right="-0.0138in"/>
    </style:style>
    <style:style style:name="T64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zh" style:country-asian="TW"/>
    </style:style>
    <style:style style:name="T65" style:parent-style-name="預設段落字型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language-asian="zh" style:country-asian="TW"/>
    </style:style>
    <style:style style:name="P66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6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7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72" style:parent-style-name="內文" style:family="paragraph">
      <style:paragraph-properties fo:margin-top="0.05in" fo:margin-bottom="0in" fo:line-height="0.2194in" fo:margin-right="-0.0159in"/>
    </style:style>
    <style:style style:name="T73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74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標楷體" fo:font-weight="bold" style:font-weight-asian="bold" fo:letter-spacing="0.0006in" style:text-position="-4.1% 100%" fo:font-size="12pt" style:font-size-asian="12pt" style:font-size-complex="12pt" style:language-asian="zh" style:country-asian="TW"/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77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7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8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8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82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83" style:parent-style-name="內文" style:family="paragraph">
      <style:paragraph-properties fo:margin-top="0.05in" fo:margin-bottom="0in" fo:line-height="0.2194in" fo:margin-right="-0.0159in"/>
    </style:style>
    <style:style style:name="T84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86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87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92" style:parent-style-name="內文" style:family="paragraph">
      <style:paragraph-properties fo:margin-top="0.05in" fo:margin-bottom="0in" fo:line-height="0.2194in" fo:margin-right="-0.0159in"/>
    </style:style>
    <style:style style:name="T93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95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96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9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01" style:parent-style-name="內文" style:family="paragraph">
      <style:paragraph-properties fo:margin-top="0.05in" fo:margin-bottom="0in" fo:line-height="0.2194in" fo:margin-right="-0.0159in"/>
    </style:style>
    <style:style style:name="T102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標楷體" fo:font-weight="bold" style:font-weight-asian="bold" fo:letter-spacing="0.0006in" style:text-position="-4.1% 100%" fo:font-size="12pt" style:font-size-asian="12pt" style:font-size-complex="12pt" style:language-asian="zh" style:country-asian="TW"/>
    </style:style>
    <style:style style:name="T105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06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1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12" style:parent-style-name="內文" style:family="paragraph">
      <style:paragraph-properties fo:margin-top="0.05in" fo:margin-bottom="0in" fo:line-height="0.2194in" fo:margin-right="-0.0159in"/>
    </style:style>
    <style:style style:name="T113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標楷體" fo:font-weight="bold" style:font-weight-asian="bold" fo:letter-spacing="0.0006in" style:text-position="-4.1% 100%" fo:font-size="12pt" style:font-size-asian="12pt" style:font-size-complex="12pt" style:language-asian="zh" style:country-asian="TW"/>
    </style:style>
    <style:style style:name="T116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17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1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22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23" style:parent-style-name="內文" style:family="paragraph">
      <style:paragraph-properties fo:margin-top="0.05in" fo:margin-bottom="0in" fo:line-height="0.2194in" fo:margin-right="-0.0159in"/>
    </style:style>
    <style:style style:name="T124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/>
    </style:style>
    <style:style style:name="TableRow126" style:family="table-row">
      <style:table-row-properties style:row-height="0.8875in" style:use-optimal-row-height="false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start" fo:margin-bottom="0in" fo:line-height="0.2076in" fo:text-indent="0.0319in"/>
    </style:style>
    <style:style style:name="T129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P130" style:parent-style-name="內文" style:family="paragraph">
      <style:paragraph-properties fo:text-align="start" fo:margin-bottom="0in" fo:line-height="0.2076in" fo:text-indent="0.0319in"/>
    </style:style>
    <style:style style:name="T131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paragraph-properties fo:margin-bottom="0in" fo:line-height="0.2194in" fo:margin-right="-0.0159in"/>
    </style:style>
    <style:style style:name="T134" style:parent-style-name="預設段落字型" style:family="text">
      <style:text-properties style:font-name="Times New Roman" style:font-name-asian="標楷體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37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40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41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43" style:parent-style-name="內文" style:family="paragraph">
      <style:paragraph-properties fo:margin-top="0.05in" fo:margin-bottom="0in" fo:line-height="0.2194in" fo:margin-right="-0.0159in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45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ableRow147" style:family="table-row">
      <style:table-row-properties style:row-height="4.1284in" style:use-optimal-row-height="false"/>
    </style:style>
    <style:style style:name="TableCell14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start" fo:margin-bottom="0in" fo:line-height="0.2076in" fo:text-indent="0.0319in"/>
    </style:style>
    <style:style style:name="T150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P151" style:parent-style-name="內文" style:family="paragraph">
      <style:paragraph-properties fo:text-align="start" fo:margin-bottom="0in" fo:line-height="0.2076in" fo:text-indent="0.0319in"/>
    </style:style>
    <style:style style:name="T152" style:parent-style-name="預設段落字型" style:family="text">
      <style:text-properties style:font-name="標楷體" style:font-name-asian="標楷體" style:font-name-complex="標楷體" style:font-weight-complex="bold" fo:font-size="12pt" style:font-size-asian="12pt" style:font-size-complex="12pt"/>
    </style:style>
    <style:style style:name="TableCell1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154" style:parent-style-name="內文" style:family="paragraph">
      <style:paragraph-properties fo:margin-bottom="0in" fo:line-height="0.1937in" fo:margin-right="-0.0138in"/>
    </style:style>
    <style:style style:name="T155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zh" style:country-asian="TW"/>
    </style:style>
    <style:style style:name="T156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標楷體" fo:font-weight="bold" style:font-weight-asian="bold" fo:letter-spacing="0.0006i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language-asian="zh" style:country-asian="TW"/>
    </style:style>
    <style:style style:name="P160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61" style:parent-style-name="內文" style:family="paragraph">
      <style:paragraph-properties fo:margin-top="0.05in" fo:margin-bottom="0in" fo:line-height="0.2194in" fo:margin-right="-0.0159in"/>
    </style:style>
    <style:style style:name="T162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64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65" style:parent-style-name="內文" style:family="paragraph">
      <style:paragraph-properties fo:margin-top="0.05in" fo:margin-bottom="0in" fo:line-height="0.2194in" fo:margin-right="-0.0159in"/>
    </style:style>
    <style:style style:name="T166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68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69" style:parent-style-name="內文" style:family="paragraph">
      <style:paragraph-properties fo:margin-top="0.05in" fo:margin-bottom="0in" fo:line-height="0.2194in" fo:margin-right="-0.0159in"/>
    </style:style>
    <style:style style:name="T170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72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73" style:parent-style-name="內文" style:family="paragraph">
      <style:paragraph-properties fo:margin-top="0.05in" fo:margin-bottom="0in" fo:line-height="0.2194in" fo:margin-right="-0.0159in"/>
    </style:style>
    <style:style style:name="T174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76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77" style:parent-style-name="內文" style:family="paragraph">
      <style:paragraph-properties fo:margin-top="0.05in" fo:margin-bottom="0in" fo:line-height="0.2194in" fo:margin-right="-0.0159in"/>
    </style:style>
    <style:style style:name="T178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80" style:parent-style-name="內文" style:family="paragraph">
      <style:paragraph-properties fo:margin-bottom="0in" fo:line-height="0.2138in" fo:margin-left="0.184in" fo:margin-right="-0.0138in">
        <style:tab-stops>
          <style:tab-stop style:type="left" style:position="1.1104in"/>
          <style:tab-stop style:type="left" style:position="1.8881in"/>
          <style:tab-stop style:type="left" style:position="2.6354in"/>
          <style:tab-stop style:type="left" style:position="3.55in"/>
        </style:tab-stops>
      </style:paragraph-properties>
      <style:text-properties style:font-name="標楷體" style:font-name-asian="標楷體" style:font-name-complex="標楷體" style:text-position="-4.1% 100%" fo:font-size="12pt" style:font-size-asian="12pt" style:font-size-complex="12pt" style:language-asian="zh" style:country-asian="TW"/>
    </style:style>
    <style:style style:name="P181" style:parent-style-name="內文" style:family="paragraph">
      <style:paragraph-properties fo:margin-top="0.05in" fo:margin-bottom="0in" fo:line-height="0.2194in" fo:margin-right="-0.0159in"/>
    </style:style>
    <style:style style:name="T182" style:parent-style-name="預設段落字型" style:family="text">
      <style:text-properties style:font-name="Times New Roman" style:font-name-asian="Times New Roman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P185" style:parent-style-name="內文" style:family="paragraph">
      <style:paragraph-properties fo:margin-top="0.05in" fo:margin-bottom="0in" fo:line-height="0.2194in" fo:margin-right="-0.0159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86" style:parent-style-name="內文" style:family="paragraph">
      <style:paragraph-properties fo:margin-top="0.05in" fo:margin-bottom="0in" fo:line-height="0.2194in" fo:margin-right="-0.0159in"/>
    </style:style>
    <style:style style:name="T187" style:parent-style-name="預設段落字型" style:family="text">
      <style:text-properties style:font-name="Times New Roman" style:font-name-asian="標楷體" style:font-name-complex="Times New Roman" fo:font-weight="bold" style:font-weight-asian="bold" style:text-position="-4.1% 100%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189" style:parent-style-name="預設段落字型" style:family="text">
      <style:text-properties style:font-name="標楷體" style:font-name-asian="標楷體" style:font-name-complex="標楷體" fo:font-weight="bold" style:font-weight-asian="bold" style:text-position="-4.1% 100%" fo:font-size="12pt" style:font-size-asian="12pt" style:font-size-complex="12pt" style:language-asian="zh" style:country-asian="TW"/>
    </style:style>
    <style:style style:name="TableRow190" style:family="table-row">
      <style:table-row-properties style:row-height="0.4006in" style:use-optimal-row-height="false"/>
    </style:style>
    <style:style style:name="TableCell1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margin-bottom="0in" fo:line-height="0.1937in" fo:margin-right="-0.0138in"/>
    </style:style>
    <style:style style:name="T1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ableCell1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fo:margin-bottom="0in" fo:line-height="0.1937in" fo:margin-right="-0.0138in"/>
    </style:style>
    <style:style style:name="T19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fo:letter-spacing="-0.002in"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letter-spacing="-0.002in" fo:font-size="14pt" style:font-size-asian="14pt" style:font-size-complex="14pt" style:language-asian="zh" style:country-asian="TW"/>
    </style:style>
    <style:style style:name="T20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language-asian="zh" style:country-asian="TW"/>
    </style:style>
    <style:style style:name="P204" style:parent-style-name="內文" style:family="paragraph">
      <style:paragraph-properties fo:margin-top="0.0166in" fo:margin-bottom="0in" fo:line-height="10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標楷體" fo:letter-spacing="0.0013in" fo:font-size="10pt" style:font-size-asian="10pt" style:font-size-complex="10pt" style:language-asian="zh" style:country-asian="TW"/>
    </style:style>
    <style:style style:name="P205" style:parent-style-name="內文" style:family="paragraph">
      <style:paragraph-properties fo:text-align="center"/>
    </style:style>
    <style:style style:name="T206" style:parent-style-name="預設段落字型" style:family="text">
      <style:text-properties style:font-name="標楷體" style:font-name-asian="標楷體" style:font-name-complex="標楷體" fo:font-weight="bold" style:font-weight-asian="bold" style:text-position="-6.2% 100%" fo:font-size="16pt" style:font-size-asian="16pt" style:font-size-complex="16pt" style:language-asian="zh" style:country-asian="TW"/>
    </style:style>
    <style:style style:name="P207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08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09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10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11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12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13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14" style:parent-style-name="內文" style:family="paragraph">
      <style:paragraph-properties fo:text-align="center" fo:margin-bottom="0in" fo:line-height="0.25in"/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P215" style:parent-style-name="內文" style:family="paragraph">
      <style:paragraph-properties fo:text-align="center" fo:margin-bottom="0in" fo:line-height="0.25in"/>
    </style:style>
    <style:style style:name="T216" style:parent-style-name="預設段落字型" style:family="text"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華康儷宋 Std W7" style:font-name-asian="華康儷宋 Std W7" style:font-name-complex="標楷體" style:text-position="-8.3% 100%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華康儷宋 Std W7" style:font-name-asian="華康儷宋 Std W7" style:font-name-complex="標楷體" style:text-position="-8.3% 100%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華康儷宋 Std W7" style:font-name-asian="華康儷宋 Std W7" style:font-name-complex="標楷體" style:text-position="-8.3% 100%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華康儷宋 Std W7" style:font-name-asian="華康儷宋 Std W7" style:font-name-complex="標楷體" style:text-position="-4.1% 100%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標楷體" style:font-name-asian="標楷體" style:font-name-complex="標楷體" fo:font-weight="bold" style:font-weight-asian="bold" style:text-position="-6.2% 100%" fo:font-size="16pt" style:font-size-asian="16pt" style:font-size-complex="16pt" style:language-asian="zh" style:country-asian="TW"/>
    </style:style>
    <style:style style:name="T222" style:parent-style-name="預設段落字型" style:family="text">
      <style:text-properties style:font-name="標楷體" style:font-name-asian="標楷體" style:font-name-complex="標楷體" fo:font-weight="bold" style:font-weight-asian="bold" style:text-position="-6.2% 100%" fo:font-size="16pt" style:font-size-asian="16pt" style:font-size-complex="16pt" style:language-asian="zh" style:country-asian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屏東大學學生</text:span><text:span text:style-name="T3">校外實習</text:span><text:span text:style-name="T4">訪視紀錄表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系(所)</text:span></text:p>
          </table:table-cell>
          <table:table-cell table:style-name="TableCell15">
            <text:p text:style-name="P16"/>
          </table:table-cell>
          <table:table-cell table:style-name="TableCell17">
            <text:p text:style-name="P18"><text:span text:style-name="T19">實習生姓名</text:span>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<text:span text:style-name="T25">實習單位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實習部門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訪視時間</text:span></text:p>
          </table:table-cell>
          <table:table-cell table:style-name="TableCell36">
            <text:p text:style-name="P37"><text:span text:style-name="T38">年</text:span><text:span text:style-name="T39"><text:s text:c="6"/></text:span><text:span text:style-name="T40">月</text:span><text:span text:style-name="T41"><text:s text:c="6"/></text:span><text:span text:style-name="T42">日</text:span></text:p>
          </table:table-cell>
          <table:table-cell table:style-name="TableCell43">
            <text:p text:style-name="P44">訪視方式</text:p>
          </table:table-cell>
          <table:table-cell table:style-name="TableCell45">
            <text:p text:style-name="P46"><text:span text:style-name="T47">每學期</text:span><text:span text:style-name="T48">(</text:span><text:span text:style-name="T49">實習期間</text:span><text:span text:style-name="T50">)</text:span><text:span text:style-name="T51">實地訪視至少</text:span><text:span text:style-name="T52">2</text:span><text:span text:style-name="T53">次以上</text:span></text:p>
          </table:table-cell>
        </table:table-row>
        <table:table-row table:style-name="TableRow54">
          <table:table-cell table:style-name="TableCell55">
            <text:p text:style-name="P56"><text:span text:style-name="T57">實習情形</text:span></text:p>
            <text:p text:style-name="P58"><text:span text:style-name="T59">及</text:span></text:p>
            <text:p text:style-name="P60"><text:span text:style-name="T61">工作表現</text:span></text:p>
          </table:table-cell>
          <table:table-cell table:style-name="TableCell62" table:number-columns-spanned="3">
            <text:p text:style-name="P63"><text:span text:style-name="T64">1.<text:s/></text:span><text:span text:style-name="T65">實習生在工作崗位上，專業技能的學習狀況</text:span></text:p>
            <text:p text:style-name="P66"><text:span text:style-name="T67">□非常滿意</text:span><text:span text:style-name="T68"><text:tab/>□滿意</text:span><text:span text:style-name="T69"><text:tab/>□尚可</text:span><text:span text:style-name="T70"><text:tab/>□不滿意</text:span><text:span text:style-name="T71"><text:tab/>□非常不滿意</text:span></text:p>
            <text:p text:style-name="P72"><text:span text:style-name="T73">2</text:span><text:span text:style-name="T74">.實習生對工作</text:span><text:span text:style-name="T75">的</text:span><text:span text:style-name="T76">整體滿意度</text:span></text:p>
            <text:p text:style-name="P77"><text:span text:style-name="T78">□非常滿意</text:span><text:span text:style-name="T79"><text:tab/>□滿意</text:span><text:span text:style-name="T80"><text:tab/>□尚可</text:span><text:span text:style-name="T81"><text:tab/>□不滿意</text:span><text:span text:style-name="T82"><text:tab/>□非常不滿意</text:span></text:p>
            <text:p text:style-name="P83"><text:span text:style-name="T84">3</text:span><text:span text:style-name="T85">.實習生在工作崗位上之出勤狀況</text:span></text:p>
            <text:p text:style-name="P86"><text:span text:style-name="T87">□非常滿意</text:span><text:span text:style-name="T88"><text:tab/>□滿意</text:span><text:span text:style-name="T89"><text:tab/>□尚可</text:span><text:span text:style-name="T90"><text:tab/>□不滿意</text:span><text:span text:style-name="T91"><text:tab/>□非常不滿意</text:span></text:p>
            <text:p text:style-name="P92"><text:span text:style-name="T93">4</text:span><text:span text:style-name="T94">.實習生與同部門同事之間之互動情況</text:span></text:p>
            <text:p text:style-name="P95"><text:span text:style-name="T96">□非常滿意</text:span><text:span text:style-name="T97"><text:tab/>□滿意</text:span><text:span text:style-name="T98"><text:tab/>□尚可</text:span><text:span text:style-name="T99"><text:tab/>□不滿意</text:span><text:span text:style-name="T100"><text:tab/>□非常不滿意</text:span></text:p>
            <text:p text:style-name="P101"><text:span text:style-name="T102">5</text:span><text:span text:style-name="T103">.實習生與主管之間之</text:span><text:span text:style-name="T104">互動</text:span><text:span text:style-name="T105">情況</text:span></text:p>
            <text:p text:style-name="P106"><text:span text:style-name="T107">□非常滿意</text:span><text:span text:style-name="T108"><text:tab/>□滿意</text:span><text:span text:style-name="T109"><text:tab/>□尚可</text:span><text:span text:style-name="T110"><text:tab/>□不滿意</text:span><text:span text:style-name="T111"><text:tab/>□非常不滿意</text:span></text:p>
            <text:p text:style-name="P112"><text:span text:style-name="T113">6</text:span><text:span text:style-name="T114">.實習生與客戶或不同</text:span><text:span text:style-name="T115">部門</text:span><text:span text:style-name="T116">同事之間的互動情況</text:span></text:p>
            <text:p text:style-name="P117"><text:span text:style-name="T118">□非常滿意</text:span><text:span text:style-name="T119"><text:tab/>□滿意</text:span><text:span text:style-name="T120"><text:tab/>□尚可</text:span><text:span text:style-name="T121"><text:tab/>□不滿意</text:span><text:span text:style-name="T122"><text:tab/>□非常不滿意</text:span></text:p>
            <text:p text:style-name="P123"><text:span text:style-name="T124">7.<text:s/></text:span><text:span text:style-name="T125">其他事項：</text:span></text:p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實習生</text:span></text:p>
            <text:p text:style-name="P130"><text:span text:style-name="T131">生活現況</text:span></text:p>
          </table:table-cell>
          <table:table-cell table:style-name="TableCell132" table:number-columns-spanned="3">
            <text:p text:style-name="P133"><text:span text:style-name="T134">1</text:span><text:span text:style-name="T135">.</text:span><text:span text:style-name="T136">實習生對生活現況的滿意程度</text:span></text:p>
            <text:p text:style-name="P137"><text:span text:style-name="T138">□非常滿意</text:span><text:span text:style-name="T139"><text:tab/>□滿意</text:span><text:span text:style-name="T140"><text:tab/>□尚可</text:span><text:span text:style-name="T141"><text:tab/>□不滿意</text:span><text:span text:style-name="T142"><text:tab/>□非常不滿意</text:span></text:p>
            <text:p text:style-name="P143"><text:span text:style-name="T144">2</text:span><text:span text:style-name="T145">.</text:span><text:span text:style-name="T146">不滿意的事項為：</text:span>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<text:span text:style-name="T150">實習機構</text:span></text:p>
            <text:p text:style-name="P151"><text:span text:style-name="T152">現況</text:span></text:p>
          </table:table-cell>
          <table:table-cell table:style-name="TableCell153" table:number-columns-spanned="3">
            <text:p text:style-name="P154"><text:span text:style-name="T155">1</text:span><text:span text:style-name="T156">.</text:span><text:span text:style-name="T157">實習機構提供給實</text:span><text:span text:style-name="T158">習</text:span><text:span text:style-name="T159">生的實習環境</text:span></text:p>
            <text:p text:style-name="P160">□非常滿意<text:tab/>□滿意<text:tab/>□尚可<text:tab/>□不滿意<text:tab/>□非常不滿意</text:p>
            <text:p text:style-name="P161"><text:span text:style-name="T162">2</text:span><text:span text:style-name="T163">.實習機構對於實習生的實習訓練與輔導</text:span></text:p>
            <text:p text:style-name="P164">□非常滿意<text:tab/>□滿意<text:tab/>□尚可<text:tab/>□不滿意<text:tab/>□非常不滿意</text:p>
            <text:p text:style-name="P165"><text:span text:style-name="T166">3</text:span><text:span text:style-name="T167">.實習機構協助推動實習相關事宜的配合程度</text:span></text:p>
            <text:p text:style-name="P168">□非常滿意<text:tab/>□滿意<text:tab/>□尚可<text:tab/>□不滿意<text:tab/>□非常不滿意</text:p>
            <text:p text:style-name="P169"><text:span text:style-name="T170">4</text:span><text:span text:style-name="T171">.實習機構承辦人員的交談、溝通及互動的態度</text:span></text:p>
            <text:p text:style-name="P172">□非常滿意<text:tab/>□滿意<text:tab/>□尚可<text:tab/>□不滿意<text:tab/>□非常不滿意</text:p>
            <text:p text:style-name="P173"><text:span text:style-name="T174">5</text:span><text:span text:style-name="T175">.實習機構提供之工作內容與簽約內容、所學的符合程度</text:span></text:p>
            <text:p text:style-name="P176">□非常滿意<text:tab/>□滿意<text:tab/>□尚可<text:tab/>□不滿意<text:tab/>□非常不滿意</text:p>
            <text:p text:style-name="P177"><text:span text:style-name="T178">6</text:span><text:span text:style-name="T179">.實習機構分配實習工作之適當程度</text:span></text:p>
            <text:p text:style-name="P180">□非常滿意<text:tab/>□滿意<text:tab/>□尚可<text:tab/>□不滿意<text:tab/>□非常不滿意<text:s/></text:p>
            <text:p text:style-name="P181"><text:span text:style-name="T182">7</text:span><text:span text:style-name="T183">.</text:span><text:span text:style-name="T184">實習機構建議事項：</text:span></text:p>
            <text:p text:style-name="P185"/>
            <text:p text:style-name="P186"><text:span text:style-name="T187">8</text:span><text:span text:style-name="T188">.</text:span><text:span text:style-name="T189">綜合評語：</text:span></text:p>
          </table:table-cell>
          <table:covered-table-cell/>
          <table:covered-table-cell/>
        </table:table-row>
        <table:table-row table:style-name="TableRow190">
          <table:table-cell table:style-name="TableCell191" table:number-columns-spanned="2">
            <text:p text:style-name="P192"><text:span text:style-name="T193">輔導老師：　　　　　　　（</text:span><text:span text:style-name="T194">簽</text:span><text:span text:style-name="T195">章）</text:span></text:p>
          </table:table-cell>
          <table:covered-table-cell/>
          <table:table-cell table:style-name="TableCell196" table:number-columns-spanned="2">
            <text:p text:style-name="P197"><text:span text:style-name="T198">系所主</text:span><text:span text:style-name="T199">管</text:span><text:span text:style-name="T200">：</text:span><text:span text:style-name="T201"><text:s text:c="18"/>(</text:span><text:span text:style-name="T202">核章</text:span><text:span text:style-name="T203">)</text:span></text:p>
          </table:table-cell>
          <table:covered-table-cell/>
        </table:table-row>
      </table:table>
      <text:p text:style-name="P204">說明：每次訪視或訪談後，均應詳實填寫輔導紀錄，以備實習輔導及課程改進等參考及行政單位查核。</text:p>
      <text:soft-page-break/>
      <text:p text:style-name="P205"><text:span text:style-name="T206"><draw:frame draw:z-index="251672576" draw:id="id0" draw:style-name="a0" draw:name="文字方塊 2" text:anchor-type="paragraph" svg:x="0.1875in" svg:y="0.58333in" svg:width="6.35417in" svg:height="4.42708in" style:rel-width="scale" style:rel-height="scale"><draw:text-box><text:p text:style-name="P207"/><text:p text:style-name="P208"/><text:p text:style-name="P209"/><text:p text:style-name="P210"/><text:p text:style-name="P211"/><text:p text:style-name="P212"/><text:p text:style-name="P213"/><text:p text:style-name="P214">照片黏貼處</text:p><text:p text:style-name="P215"><text:span text:style-name="T216">(</text:span><text:span text:style-name="T217">請任課教師與同學一</text:span><text:span text:style-name="T218">同</text:span><text:span text:style-name="T219">入鏡</text:span><text:span text:style-name="T220">)</text:span></text:p></draw:text-box><svg:title/><svg:desc/></draw:frame></text:span><text:span text:style-name="T221">國立屏東大學學生校外實習</text:span><text:span text:style-name="T222">訪視照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儷宋 Std W7" svg:font-family="華康儷宋 Std W7" style:font-family-generic="roman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9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bottom="0in" fo:line-height="100%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Default" style:display-name="Default" style:family="paragraph">
      <style:paragraph-properties style:text-autospace="none" fo:margin-bottom="0in" fo:line-height="100%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77in" fo:page-height="11.6944in" style:print-orientation="portrait" fo:margin-top="0.709in" fo:margin-left="0.709in" fo:margin-bottom="0.7875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六、實習教育作業流程及任務編組表</dc:title>
    <meta:initial-creator>user</meta:initial-creator>
    <dc:creator>USER</dc:creator>
    <meta:creation-date>2017-12-28T02:22:00Z</meta:creation-date>
    <dc:date>2017-12-28T02:22:00Z</dc:date>
    <meta:template xlink:href="Normal" xlink:type="simple"/>
    <meta:editing-cycles>2</meta:editing-cycles>
    <meta:editing-duration>PT0S</meta:editing-duration>
    <meta:user-defined meta:name="Created" meta:value-type="date">2014-07-29T00:00:00Z</meta:user-defined>
    <meta:user-defined meta:name="LastSaved" meta:value-type="date">2016-05-17T00:00:00Z</meta:user-defined>
    <meta:document-statistic meta:page-count="2" meta:paragraph-count="1" meta:word-count="130" meta:character-count="871" meta:row-count="6" meta:non-whitespace-character-count="742"/>
  </office:meta>
</office:document-meta>
</file>